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Dialog" svg:font-family="Dialog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Dialog" style:font-name-asian="Dialog" style:font-name-complex="Dialog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Collegamento_32_ipertestuale" style:data-style-name="N0">
      <style:table-cell-properties style:vertical-align="automatic" fo:wrap-option="wrap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style:vertical-align="automatic" fo:wrap-option="wrap"/>
    </style:style>
    <style:style style:name="ce6" style:family="table-cell" style:parent-style-name="Collegamento_32_ipertestuale" style:data-style-name="N0">
      <style:table-cell-properties style:vertical-align="automatic" fo:wrap-option="wrap"/>
      <style:text-properties fo:color="#0563C1" style:text-underline-style="solid" style:text-underline-type="single" style:font-family-generic="swiss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ext-properties fo:color="#333333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style:vertical-align="middle" fo:wrap-option="wrap" fo:background-color="#EFEFEF"/>
    </style:style>
    <style:style style:name="ce10" style:family="table-cell" style:parent-style-name="Default" style:data-style-name="N0">
      <style:table-cell-properties style:vertical-align="middle" fo:wrap-option="wrap" fo:background-color="#EFEFEF"/>
      <style:text-properties fo:color="#333333" fo:font-size="9pt" style:font-size-asian="9pt" style:font-size-complex="9pt" style:font-family-generic="swiss"/>
    </style:style>
    <style:style style:name="ce11" style:family="table-cell" style:parent-style-name="Collegamento_32_ipertestuale" style:data-style-name="N0">
      <style:text-properties fo:color="#0563C1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EFEFEF"/>
    </style:style>
    <style:style style:name="T1" style:family="text" style:parent-style-name="Default">
      <style:text-properties fo:color="#0066C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66C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7.653cm"/>
    </style:style>
    <style:style style:name="co2" style:family="table-column">
      <style:table-column-properties fo:break-before="auto" style:column-width="5.588cm"/>
    </style:style>
    <style:style style:name="co3" style:family="table-column">
      <style:table-column-properties fo:break-before="auto" style:column-width="11.3665cm"/>
    </style:style>
    <style:style style:name="co4" style:family="table-column">
      <style:table-column-properties fo:break-before="auto" style:column-width="9.8425cm"/>
    </style:style>
    <style:style style:name="co5" style:family="table-column">
      <style:table-column-properties fo:break-before="auto" style:column-width="5.31283333333333cm"/>
    </style:style>
    <style:style style:name="co6" style:family="table-column">
      <style:table-column-properties fo:break-before="auto" style:column-width="7.112cm"/>
    </style:style>
    <style:style style:name="co7" style:family="table-column">
      <style:table-column-properties fo:break-before="auto" style:column-width="4.02166666666667cm"/>
    </style:style>
    <style:style style:name="co8" style:family="table-column">
      <style:table-column-properties fo:break-before="auto" style:column-width="4.572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4.1275cm"/>
    </style:style>
    <style:style style:name="co11" style:family="table-column">
      <style:table-column-properties fo:break-before="auto" style:column-width="4.2545cm"/>
    </style:style>
    <style:style style:name="co12" style:family="table-column">
      <style:table-column-properties fo:break-before="auto" style:column-width="2.667cm"/>
    </style:style>
    <style:style style:name="co13" style:family="table-column">
      <style:table-column-properties fo:break-before="auto" style:column-width="2.7305cm"/>
    </style:style>
    <style:style style:name="co14" style:family="table-column">
      <style:table-column-properties fo:break-before="auto" style:column-width="4.0005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409.6pt" style:use-optimal-row-height="true" fo:break-before="auto"/>
    </style:style>
    <style:style style:name="ro3" style:family="table-row">
      <style:table-row-properties style:row-height="22.8pt" style:use-optimal-row-height="true" fo:break-before="auto"/>
    </style:style>
    <style:style style:name="ro4" style:family="table-row">
      <style:table-row-properties style:row-height="92.4pt" style:use-optimal-row-height="true" fo:break-before="auto"/>
    </style:style>
    <style:style style:name="ro5" style:family="table-row">
      <style:table-row-properties style:row-height="66pt" style:use-optimal-row-height="true" fo:break-before="auto"/>
    </style:style>
    <style:style style:name="ro6" style:family="table-row">
      <style:table-row-properties style:row-height="105.6pt" style:use-optimal-row-height="true" fo:break-before="auto"/>
    </style:style>
    <style:style style:name="ro7" style:family="table-row">
      <style:table-row-properties style:row-height="34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porta_foglio_di_lavor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3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1">
            <text:p>TITOLO</text:p>
          </table:table-cell>
          <table:table-cell office:value-type="string" table:style-name="ce1">
            <text:p>NORMATIVA DI RIFERIMENTO</text:p>
          </table:table-cell>
          <table:table-cell office:value-type="string" table:style-name="ce1">
            <text:p>STRUTTURA RESPONSABILE</text:p>
          </table:table-cell>
          <table:table-cell office:value-type="string" table:style-name="ce1">
            <text:p>RESPONSABILE DEL PROCEDIMENTO</text:p>
          </table:table-cell>
          <table:table-cell office:value-type="string" table:style-name="ce7">
            <text:p>EMAIL</text:p>
          </table:table-cell>
          <table:table-cell office:value-type="string" table:style-name="ce3">
            <text:p>NORMATIVA ULTERIORE</text:p>
          </table:table-cell>
          <table:table-cell office:value-type="string" table:style-name="ce1">
            <text:p>MODULISTICA</text:p>
          </table:table-cell>
          <table:table-cell office:value-type="string" table:style-name="ce1">
            <text:p>MODALITA' DI ACCESSO</text:p>
          </table:table-cell>
          <table:table-cell office:value-type="string" table:style-name="ce1">
            <text:p>TERMINE</text:p>
          </table:table-cell>
          <table:table-cell office:value-type="string" table:style-name="ce1">
            <text:p>TIPO DI AVVIO</text:p>
          </table:table-cell>
          <table:table-cell office:value-type="string" table:style-name="ce1">
            <text:p>STRUMENTI DI TUTELA</text:p>
          </table:table-cell>
          <table:table-cell office:value-type="string" table:style-name="ce1">
            <text:p>ACCESSO ON LINE</text:p>
          </table:table-cell>
          <table:table-cell office:value-type="string" table:style-name="ce1">
            <text:p>MODALITA' DI PAGAMENTO</text:p>
          </table:table-cell>
          <table:table-cell office:value-type="string" table:style-name="ce1">
            <text:p>TITOLARI POTERE SOSTITUTIVO</text:p>
          </table:table-cell>
          <table:table-cell table:number-columns-repeated="16370"/>
        </table:table-row>
        <table:table-row table:style-name="ro2">
          <table:table-cell office:value-type="string" table:style-name="ce1">
            <text:p>Bando unico per l'attribuzione dei benefici regionali <text:s/>- servizio di ristorazione a. a.2019/2020</text:p>
          </table:table-cell>
          <table:table-cell office:value-type="string" table:style-name="ce2">
            <text:p>L.R. 2014/21 Art.28</text:p>
          </table:table-cell>
          <table:table-cell office:value-type="string" table:style-name="ce1">
            <text:p>SERVIZIO INTERVENTI PER IL DIRITTO AGLI STUDI SUPERIORI</text:p>
          </table:table-cell>
          <table:table-cell office:value-type="string" table:style-name="ce1">
            <text:p>PAVATTI PATRIZIA</text:p>
          </table:table-cell>
          <table:table-cell office:value-type="string" table:style-name="ce1">
            <text:p>patrizia.pavatti@regione.fvg.it</text:p>
          </table:table-cell>
          <table:table-cell office:value-type="string" table:style-name="ce3">
            <text:p>decreto legislativo 29 marzo 2012 n. 68 'Revisione della normativa di principio in materia di diritto allo studio';</text:p>
            <text:p/>
            <text:p>legge 30 dicembre 2010, n. 240 'Norme in materia di organizzazione delle università, di personale accademico e reclutamento, nonchè delega al Governo per incentivare la qualità e l'efficienza del sistema universitario';</text:p>
            <text:p/>
            <text:p>DPCM 09.04.2001 'Uniformità di trattamento sugli studi universitari per la parte ancora applicabile';</text:p>
            <text:p/>
            <text:p>legge regionale 14 novembre 2014, n. 21 'Norme in materia di diritto allo studio universitario';</text:p>
            <text:p/>
            <text:p>DPCM 5 dicembre 2013 n. 159 di adozione del 'Regolamento concernente la revisione delle modalità di determinazione e i campi di applicazione dell' Indicatore della situazione economica equivalente (ISEE)';</text:p>
            <text:p/>
            <text:p>DPR 31.08.1999 n. 394 di emanazione del 'Regolamento recante norme di attuazione del testo unico delle disposizioni concernenti la disciplina dell' immigrazione e norme sulla condizione dello straniero', a norma dell' articolo 1, comma 6, del decreto legislativo 25 luglio 1998, n. 286;</text:p>
            <text:p/>
            <text:p>DPR 28.12.2000 n. 445 'Testo unico delle disposizioni legislative e regolamentari in materia di documentazione amministrativa';</text:p>
            <text:p/>
            <text:p>decreto legislativo n. 368/1999 'Attuazione della direttiva 93/16/CEE in materia di libera circolazione dei medici e di reciproco riconoscimento dei loro diplomi, certificati ed altri titoli e delle direttive 97/50/CE, 98/21/CE, 98/63/CE e 99/46/CE che modificano la direttiva 93/16/CEE' e s.m.i.;</text:p>
            <text:p/>
            <text:p>DM 30 aprile 1999 n. 224 di adozione del 'Regolamento in materia di dottorato di ricerca'<text:line-break/>;</text:p>
            <text:p/>
            <text:p>DM 270/2004 di adozione delle 'Modifiche al regolamento recante norme concernenti l'autonomia didattica degli atenei, approvato con decreto del Ministro dell'università e della ricerca scientifica e tecnologica 3 novembre 1999, n. 509'<text:line-break/>;</text:p>
            <text:p/>
            <text:p>legge 4 aprile 2012, n. 35 'Conversione in legge, con modificazioni, del decreto-legge 9 febbraio 2012, n. 5, recante disposizioni urgenti in materia di semplificazione e di sviluppo'<text:line-break/>;</text:p>
            <text:p/>
            <text:p>legge 17 dicembre 2012, n. 221 'Conversione in legge, con modificazioni, del decreto-legge 18 ottobre 2012, n. 179, recante ulteriori misure urgenti per la crescita del Paese' e s.m.i.</text:p>
            <text:p/>
            <text:p/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5">
            <text:p>Accesso: rif. Art.5 e ss. D.Lgs. 33/2013</text:p>
            <text:p/>
            <text:p>Art. 22 e ss L. 241/1990</text:p>
            <text:p/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1">
            <text:p>Tribunale Amministrativo regionale entro 60 gg</text:p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5">
            <text:p>Pagamento in base alle fasce di reddito con tessera mensa abilitata</text:p>
            <text:p/>
          </table:table-cell>
          <table:table-cell office:value-type="string" table:style-name="ce3">
            <text:p>Direttore Generale Pierpaolo Olla</text:p>
            <text:p/>
            <text:p>tel. 0432 245711</text:p>
            <text:p/>
            <text:p>040 3595505</text:p>
            <text:p/>
            <text:p>ardiss@certregione.fvg.it</text:p>
          </table:table-cell>
          <table:table-cell table:number-columns-repeated="16370"/>
        </table:table-row>
        <table:table-row table:style-name="ro2">
          <table:table-cell office:value-type="string" table:style-name="ce1">
            <text:p>Bando unico per l'attribuzione dei benefici regionali a.a. 2019/2020 - borse di studio</text:p>
          </table:table-cell>
          <table:table-cell office:value-type="string" table:style-name="ce2">
            <text:p>L.R. 2014/21 Art.23</text:p>
          </table:table-cell>
          <table:table-cell office:value-type="string" table:style-name="ce1">
            <text:p>SERVIZIO INTERVENTI PER IL DIRITTO AGLI STUDI SUPERIORI</text:p>
          </table:table-cell>
          <table:table-cell office:value-type="string" table:style-name="ce1">
            <text:p>PAVATTI PATRIZIA</text:p>
          </table:table-cell>
          <table:table-cell office:value-type="string" table:style-name="ce1">
            <text:p>patrizia.pavatti@regione.fvg.it</text:p>
          </table:table-cell>
          <table:table-cell office:value-type="string" table:style-name="ce5">
            <text:p>decreto legislativo 29 marzo 2012 n. 68 'Revisione della normativa di principio in materia di diritto allo studio'<text:line-break/>;</text:p>
            <text:p/>
            <text:p>legge 30 dicembre 2010, n. 240 'Norme in materia di organizzazione delle università, di personale accademico e reclutamento, nonchè delega al Governo per incentivare la qualità e l'efficienza del sistema universitario';</text:p>
            <text:p/>
            <text:p>DPCM 09.04.2001 'Uniformità di trattamento sugli studi universitari', per la parte ancora applicabile;</text:p>
            <text:p/>
            <text:p>legge regionale 14 novembre 2014, n. 21 'Norme in materia di diritto allo studio universitario';</text:p>
            <text:p/>
            <text:p>DPCM 5 dicembre 2013 n. 159 di adozione del 'Regolamento concernente la revisione delle modalità di determinazione e i campi di applicazione dell' Indicatore della situazione economica equivalente (ISEE)'<text:line-break/>;</text:p>
            <text:p/>
            <text:p>DPR 31.08.1999 n. 394 di emanazione del 'Regolamento recante norme di attuazione del testo unico delle disposizioni concernenti la disciplina dell' immigrazione e norme sulla condizione dello straniero, a norma dell' articolo 1, comma 6, del decreto legislativo 25 luglio 1998, n. 286';</text:p>
            <text:p/>
            <text:p>DPR 28.12.2000 n. 445 'Testo unico delle disposizioni legislative e regolamentari in materia di documentazione amministrativa';</text:p>
            <text:p/>
            <text:p>decreto legislativo n. 368/1999 '(Attuazione della direttiva 93/16/CEE in materia di libera circolazione dei medici e di reciproco riconoscimento dei loro diplomi, certificati ed altri titoli e delle direttive 97/50/CE, 98/21/CE, 98/63/CE e 99/46/CE che modificano la direttiva 93/16/CEE)' e s.m.i.;</text:p>
            <text:p/>
            <text:p>DM 30 aprile 1999 n. 224 di adozione del 'Regolamento in materia di dottorato di ricerca';</text:p>
            <text:p/>
            <text:p>DM 270/2004 di adozione delle 'Modifiche al regolamento recante norme concernenti l'autonomia didattica degli atenei, approvato con decreto del Ministro dell' università e della ricerca scientifica e tecnologica 3 novembre 1999, n. 509';</text:p>
            <text:p/>
            <text:p>legge 4 aprile 2012, n. 35 'Conversione in legge, con modificazioni, del decreto-legge 9 febbraio 2012, n. 5, recante disposizioni urgenti in materia di semplificazione e di sviluppo'<text:line-break/>;</text:p>
            <text:p/>
            <text:p>legge 17 dicembre 2012, n. 221 'Conversione in legge, con modificazioni, del decreto-legge 18 ottobre 2012, n. 179, recante ulteriori misure urgenti per la crescita del Paese' e s.m.i..</text:p>
            <text:p/>
            <text:p/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6">
            <text:p><text:a xlink:href=""><text:span text:style-name="T1">info.udine@ardiss.fvg.it</text:span><text:line-break/><text:span text:style-name="T1"/><text:line-break/><text:span text:style-name="T1">info.trieste@ardiss.fvg.it</text:span><text:line-break/><text:span text:style-name="T1"/><text:line-break/><text:span text:style-name="T1">0432 24571</text:span><text:span text:style-name="T2"/><text:line-break/><text:span text:style-name="T2"/><text:line-break/><text:span text:style-name="T1">040 3595329</text:span><text:line-break/><text:span text:style-name="T1"/><text:line-break/><text:span text:style-name="T1">ARDISS Trieste salita Monte Valerio 3</text:span><text:span text:style-name="T2"/><text:line-break/><text:span text:style-name="T2"/><text:line-break/><text:span text:style-name="T1">Udine viale Ungheria 47</text:span><text:line-break/><text:span text:style-name="T1"/><text:line-break/><text:span text:style-name="T1">Accesso: riferimento art. 5 e ss D.Lgs. 33/2013</text:span><text:line-break/><text:span text:style-name="T1"/><text:line-break/><text:span text:style-name="T1">art. 22 e ss L. 241/1990</text:span><text:span text:style-name="T2"/><text:line-break/></text:a>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5">
            <text:p>Tribunale amministrativo regionale entro 60 gg dalla pubblicazione della graduatoria</text:p>
            <text:p/>
          </table:table-cell>
          <table:table-cell office:value-type="string" table:style-name="ce4">
            <text:p><text:a xlink:href="http://www.ardiss.fvg.it/">www.ardiss.fvg.it<text:line-break/></text:a></text:p>
          </table:table-cell>
          <table:table-cell office:value-type="string" table:style-name="ce5">
            <text:p><text:s/></text:p>
            <text:p>Accredito con IBAN beneficiari</text:p>
            <text:p/>
          </table:table-cell>
          <table:table-cell office:value-type="string" table:style-name="ce3">
            <text:p><text:s/></text:p>
            <text:p>Direttore Generale Pierpaolo Olla</text:p>
            <text:p/>
            <text:p>tel. 0432 245711</text:p>
            <text:p/>
            <text:p>040 3595505</text:p>
            <text:p/>
            <text:p>ardiss@certregione.fvg.it</text:p>
          </table:table-cell>
          <table:table-cell table:number-columns-repeated="16370"/>
        </table:table-row>
        <table:table-row table:style-name="ro2">
          <table:table-cell office:value-type="string" table:style-name="ce1">
            <text:p>Bando unico per l'attribuzione dei benefici regionali a. a. 2019/2020 - alloggi</text:p>
          </table:table-cell>
          <table:table-cell office:value-type="string" table:style-name="ce2">
            <text:p>L.R. 2014/21 Art.27</text:p>
          </table:table-cell>
          <table:table-cell office:value-type="string" table:style-name="ce1">
            <text:p>SERVIZIO INTERVENTI PER IL DIRITTO AGLI STUDI SUPERIORI</text:p>
          </table:table-cell>
          <table:table-cell office:value-type="string" table:style-name="ce1">
            <text:p>PAVATTI PATRIZIA</text:p>
          </table:table-cell>
          <table:table-cell office:value-type="string" table:style-name="ce1">
            <text:p>patrizia.pavatti@regione.fvg.it</text:p>
          </table:table-cell>
          <table:table-cell office:value-type="string" table:style-name="ce5">
            <text:p><text:line-break/>decreto legislativo 29 marzo 2012 n. 68 'Revisione della normativa di principio in materia di diritto allo studio';</text:p>
            <text:p/>
            <text:p>legge 30 dicembre 2010, n. 240 'Norme in materia di organizzazione delle università, di personale accademico e reclutamento, nonchè delega al Governo per incentivare la qualità e l'efficienza del sistema universitario';</text:p>
            <text:p/>
            <text:p>DPCM 09.04.2001 'Uniformità di trattamento sugli studi universitari', per la parte ancora applicabile;</text:p>
            <text:p/>
            <text:p>legge regionale 14 novembre 2014, n. 21 'Norme in materia di diritto allo studio universitario';</text:p>
            <text:p/>
            <text:p>DPCM 5 dicembre 2013 n. 159 di adozione del 'Regolamento concernente la revisione delle modalità di determinazione e i campi di applicazione dell' Indicatore della situazione economica equivalente (ISEE)';</text:p>
            <text:p/>
            <text:p>DPR 31.08.1999 n. 394 di emanazione del 'Regolamento recante norme di attuazione del testo unico delle disposizioni concernenti la disciplina dell'immigrazione e norme sulla condizione dello straniero, a norma dell' articolo 1, comma 6, del decreto legislativo 25 luglio 1998, n. 286';</text:p>
            <text:p/>
            <text:p>DPR 28.12.2000 n. 445 'Testo unico delle disposizioni legislative e regolamentari in materia di documentazione amministrativa';</text:p>
            <text:p/>
            <text:p>decreto legislativo n. 368/1999 '(Attuazione della direttiva 93/16/CEE in materia di libera circolazione dei medici e di reciproco riconoscimento dei loro diplomi, certificati ed altri titoli e delle direttive 97/50/CE, 98/21/CE, 98/63/CE e 99/46/CE che modificano la direttiva 93/16/CEE)' e s.m.i.;</text:p>
            <text:p/>
            <text:p>DM 30 aprile 1999 n. 224 di adozione del 'Regolamento in materia di dottorato di ricerca';</text:p>
            <text:p/>
            <text:p>DM 270/2004 di adozione delle 'Modifiche al regolamento recante norme concernenti l' autonomia didattica degli atenei, approvato con decreto del Ministro dell' uo;università e della ricerca scientifica e tecnologica 3 novembre 1999, n. 509';</text:p>
            <text:p/>
            <text:p>legge 4 aprile 2012, n. 35 'Conversione in legge, con modificazioni, del decreto-legge 9 febbraio 2012, n. 5, recante disposizioni urgenti in materia di semplificazione e di sviluppo';</text:p>
            <text:p/>
            <text:p>legge 17 dicembre 2012, n. 221 'Conversione in legge, con modificazioni, del decreto-legge 18 ottobre 2012, n. 179, recante ulteriori misure urgenti per la crescita del Paese' e s.m.i.</text:p>
            <text:p/>
            <text:p/>
            <text:p/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5">
            <text:p>Ardiss Udine viale Ungheria 47</text:p>
            <text:p/>
            <text:p>Alloggi.udine@ardiss.fvg.it</text:p>
            <text:p/>
            <text:p>0432 245711</text:p>
            <text:p/>
            <text:p>Ardiss Trieste salita Monte Valerio 3</text:p>
            <text:p/>
            <text:p>Aloggi.trieste@ardiss.fvg.it</text:p>
            <text:p/>
            <text:p>040 359505</text:p>
            <text:p/>
            <text:p>Accesso: rif. Art.5 e ss. D.Lgs. 33/2013</text:p>
            <text:p/>
            <text:p>Art. 22 e ss L. 241/1990</text:p>
            <text:p/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5">
            <text:p>Tribunale Amministrativo regionale entro 60 gg</text:p>
            <text:p/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3">
            <text:p><text:s/></text:p>
            <text:p>Trattenuta rette alloggio dall'importo della borsa di studio per studenti borsisti; sistema di pagamento con PagoPa per studenti non beneficiari di borsa di studio</text:p>
          </table:table-cell>
          <table:table-cell office:value-type="string" table:style-name="ce3">
            <text:p>Direttore Generale Pierpaolo Olla</text:p>
            <text:p/>
            <text:p>tel. 0432 245711</text:p>
            <text:p/>
            <text:p>040 3595505</text:p>
            <text:p/>
            <text:p>ardiss@certregione.fvg.it</text:p>
          </table:table-cell>
          <table:table-cell table:number-columns-repeated="16370"/>
        </table:table-row>
        <table:table-row table:style-name="ro2">
          <table:table-cell office:value-type="string" table:style-name="ce1">
            <text:p>Bando unico per l'attribuzione dei benefici regionali - contributi per la mobilità internazionale a. a. 2019/2020</text:p>
          </table:table-cell>
          <table:table-cell office:value-type="string" table:style-name="ce2">
            <text:p>L.R. 2014/21 Art.29</text:p>
          </table:table-cell>
          <table:table-cell office:value-type="string" table:style-name="ce7">
            <text:p>SERVIZIO INTERVENTI PER IL DIRITTO AGLI STUDI SUPERIORI</text:p>
          </table:table-cell>
          <table:table-cell office:value-type="string" table:style-name="ce7">
            <text:p>PAVATTI PATRIZIA</text:p>
          </table:table-cell>
          <table:table-cell office:value-type="string" table:style-name="ce11">
            <text:p><text:a xlink:href="mailto:patrizia.pavatti@regione.fvg.it">patrizia.pavatti@regione.fvg.it</text:a></text:p>
          </table:table-cell>
          <table:table-cell office:value-type="string" table:style-name="ce5">
            <text:p><text:line-break/>decreto legislativo 29 marzo 2012 n. 68 'Revisione della normativa di principio in materia di diritto allo studio'<text:line-break/>;</text:p>
            <text:p/>
            <text:p>legge 30 dicembre 2010, n. 240 'Norme in materia di organizzazione delle università, di personale accademico e reclutamento, nonchè delega al Governo per incentivare la qualità e l'efficienza del sistema universitario'<text:line-break/>;</text:p>
            <text:p/>
            <text:p>DPCM 09.04.2001 'Uniformità di trattamento sugli studi universitari', per la parte ancora applicabile<text:line-break/>;</text:p>
            <text:p/>
            <text:p>legge regionale 14 novembre 2014, n. 21 'Norme in materia di diritto allo studio universitario'<text:line-break/>;</text:p>
            <text:p/>
            <text:p>DPCM 5 dicembre 2013 n. 159 di adozione del 'Regolamento concernente la revisione delle modalità di determinazione e i campi di applicazione dell' Indicatore della situazione economica equivalente (ISEE)'<text:line-break/>;</text:p>
            <text:p/>
            <text:p>DPR 31.08.1999 n. 394 di emanazione del 'Regolamento recante norme di attuazione del testo unico delle disposizioni concernenti la disciplina dell' immigrazione e norme sulla condizione dello straniero, a norma dell' articolo 1, comma 6, del decreto legislativo 25 luglio 1998, n. 286'<text:line-break/>;</text:p>
            <text:p/>
            <text:p>DPR 28.12.2000 n. 445 'Testo unico delle disposizioni legislative e regolamentari in materia di documentazione amministrativa';</text:p>
            <text:p/>
            <text:p>decreto legislativo n. 368/1999 '(Attuazione della direttiva 93/16/CEE in materia di libera circolazione dei medici e di reciproco riconoscimento dei loro diplomi, certificati ed altri titoli e delle direttive 97/50/CE, 98/21/CE, 98/63/CE e 99/46/CE che modificano la direttiva 93/16/CEE)' e s.m.i.;</text:p>
            <text:p/>
            <text:p>DM 30 aprile 1999 n. 224 di adozione del 'Regolamento in materia di dottorato di ricerca'<text:line-break/>;</text:p>
            <text:p/>
            <text:p>DM 270/2004 di adozione delle 'Modifiche al regolamento recante norme concernenti l'autonomia didattica degli atenei, approvato con decreto del Ministro dell'università e della ricerca scientifica e tecnologica 3 novembre 1999, n. 509';</text:p>
            <text:p/>
            <text:p>legge 4 aprile 2012, n. 35 'Conversione in legge, con modificazioni, del decreto-legge 9 febbraio 2012, n. 5, recante disposizioni urgenti in materia di semplificazione e di sviluppo'<text:line-break/>;</text:p>
            <text:p/>
            <text:p>legge 17 dicembre 2012, n. 221 'Conversione in legge, con modificazioni, del decreto-legge 18 ottobre 2012, n. 179, recante ulteriori misure urgenti per la crescita del Paese' e s.m.i.;</text:p>
            <text:p/>
            <text:p/>
          </table:table-cell>
          <table:table-cell office:value-type="string" table:style-name="ce4">
            <text:p><text:a xlink:href="http://www.ardiss.fvg.it/">http://www.ardiss.fvg.it<text:line-break/><text:line-break/></text:a></text:p>
          </table:table-cell>
          <table:table-cell office:value-type="string" table:style-name="ce3">
            <text:p><text:s/></text:p>
            <text:p/>
            <text:p>Accesso: rif. Art.5 e ss. D.Lgs. 33/2013</text:p>
            <text:p><text:s text:c="25"/>Art. 22 e ss L. 241/1990</text:p>
            <text:p/>
            <text:p>http://www.ardiss.fvg.it/</text:p>
          </table:table-cell>
          <table:table-cell office:value-type="float" office:value="30" table:style-name="ce2">
            <text:p>30</text:p>
          </table:table-cell>
          <table:table-cell office:value-type="string" table:style-name="ce7">
            <text:p>ad istanza di parte</text:p>
          </table:table-cell>
          <table:table-cell office:value-type="string" table:style-name="ce3">
            <text:p>Tribunale Amministrativo regionale entro 60 gg</text:p>
            <text:p/>
          </table:table-cell>
          <table:table-cell office:value-type="string" table:style-name="ce4">
            <text:p><text:a xlink:href="http://www.ardiss.fvg.it/">http://www.ardiss.fvg.it<text:line-break/></text:a></text:p>
          </table:table-cell>
          <table:table-cell office:value-type="string" table:style-name="ce3">
            <text:p>Accredito con IBAN beneficiari</text:p>
            <text:p/>
          </table:table-cell>
          <table:table-cell office:value-type="string" table:style-name="ce3">
            <text:p><text:s/></text:p>
            <text:p>Direttore Generale Pierpaolo Olla</text:p>
            <text:p/>
            <text:p>Ardiss Udine viale Ungheria 47</text:p>
            <text:p/>
            <text:p>info.udine@ardiss.fvg.it</text:p>
            <text:p/>
            <text:p>0432 245711</text:p>
            <text:p/>
            <text:p>Ardiss Trieste salita Monte Valerio 3</text:p>
            <text:p/>
            <text:p>info.trieste@ardiss.fvg.it</text:p>
            <text:p/>
            <text:p>040 359505</text:p>
          </table:table-cell>
          <table:table-cell table:number-columns-repeated="16370"/>
        </table:table-row>
        <table:table-row table:style-name="ro2">
          <table:table-cell office:value-type="string" table:style-name="ce7">
            <text:p><text:s/>Bando unico per l'attribuzione dei benefici regonali - contributi alloggi a. a. 2019/2020</text:p>
          </table:table-cell>
          <table:table-cell office:value-type="string" table:style-name="ce2">
            <text:p>L.R. 2014/21 art.27</text:p>
          </table:table-cell>
          <table:table-cell office:value-type="string" table:style-name="ce7">
            <text:p>SERVIZIO INTERVENTI PER IL DIRITTO AGLI STUDI SUPERIORI</text:p>
          </table:table-cell>
          <table:table-cell office:value-type="string" table:style-name="ce7">
            <text:p>PAVATTI PATRIZIA</text:p>
          </table:table-cell>
          <table:table-cell office:value-type="string" table:style-name="ce11">
            <text:p><text:a xlink:href="mailto:patrizia.pavatti@regione.fvg.it">patrizia.pavatti@regione.fvg.it</text:a></text:p>
          </table:table-cell>
          <table:table-cell office:value-type="string" table:style-name="ce5">
            <text:p>decreto legislativo 29 marzo 2012 n. 68 'Revisione della normativa di principio in materia di diritto allo studio';</text:p>
            <text:p/>
            <text:p>legge 30 dicembre 2010, n. 240 'Norme in materia di organizzazione delle università, di personale accademico e reclutamento, nonchè delega al Governo per incentivare la qualità e l'efficienza del sistema universitario';</text:p>
            <text:p/>
            <text:p>DPCM 09.04.2001 'Uniformità di trattamento sugli studi universitari', per la parte ancora applicabile;</text:p>
            <text:p/>
            <text:p>legge regionale 14 novembre 2014, n. 21 'Norme in materia di diritto allo studio universitario';</text:p>
            <text:p/>
            <text:p>DPCM 5 dicembre 2013 n. 159 di adozione del 'Regolamento concernente la revisione delle modalità di determinazione e i campi di applicazione dell' Indicatore della situazione economica equivalente (ISEE)';</text:p>
            <text:p/>
            <text:p>DPR 31.08.1999 n. 394 di emanazione del 'Regolamento recante norme di attuazione del testo unico delle disposizioni concernenti la disciplina dell' immigrazione e norme sulla condizione dello straniero, a norma dell' articolo 1, comma 6, del decreto legislativo 25 luglio 1998, n. 286';</text:p>
            <text:p/>
            <text:p>DPR 28.12.2000 n. 445 'Testo unico delle disposizioni legislative e regolamentari in materia di documentazione amministrativa';</text:p>
            <text:p/>
            <text:p>decreto legislativo n. 368/1999 '(Attuazione della direttiva 93/16/CEE in materia di libera circolazione dei medici e di reciproco riconoscimento dei loro diplomi, certificati ed altri titoli e delle direttive 97/50/CE, 98/21/CE, 98/63/CE e 99/46/CE che modificano la direttiva 93/16/CEE)' e s.m.i.;</text:p>
            <text:p/>
            <text:p>DM 30 aprile 1999 n. 224 di adozione del 'Regolamento in materia di dottorato di ricerca';</text:p>
            <text:p/>
            <text:p>DM 270/2004 di adozione delle 'Modifiche al regolamento recante norme concernenti l'autonomia didattica degli atenei, approvato con decreto del Ministro dell'università e della ricerca scientifica e tecnologica 3 novembre 1999, n. 509';</text:p>
            <text:p/>
            <text:p>legge 4 aprile 2012, n. 35 'Conversione in legge, con modificazioni, del decreto-legge 9 febbraio 2012, n. 5, recante disposizioni urgenti in materia di semplificazione e di sviluppo';</text:p>
            <text:p/>
            <text:p>legge 17 dicembre 2012, n. 221 'Conversione in legge, con modificazioni, del decreto-legge 18 ottobre 2012, n. 179, recante ulteriori misure urgenti per la crescita del Paese' e s.m.i.;</text:p>
            <text:p/>
            <text:p/>
            <text:p/>
          </table:table-cell>
          <table:table-cell office:value-type="string" table:style-name="ce4">
            <text:p><text:a xlink:href="http://www.ardiss.fvg.it/">www.ardiss.fvg.it</text:a></text:p>
          </table:table-cell>
          <table:table-cell office:value-type="string" table:style-name="ce5">
            <text:p><text:s/></text:p>
            <text:p>Ardiss Udine viale Ungheria 47</text:p>
            <text:p/>
            <text:p>Alloggi.udine@ardiss.fvg.it</text:p>
            <text:p/>
            <text:p>0432 245711</text:p>
            <text:p/>
            <text:p>Ardiss Trieste salita Monte Valerio 3</text:p>
            <text:p/>
            <text:p>Aloggi.trieste@ardiss.fvg.it</text:p>
            <text:p/>
            <text:p>040 359505</text:p>
            <text:p/>
            <text:p>Accesso: rif. Art.5 e ss. D.Lgs. 33/2013</text:p>
            <text:p/>
            <text:p><text:s text:c="23"/>Art. 22 e ss L. 241/1990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5">
            <text:p>Tribunale Amministrativo Regionale entro 60 gg. dalla pubblicazione della graduatoria</text:p>
          </table:table-cell>
          <table:table-cell office:value-type="string" table:style-name="ce6">
            <text:p><text:s/></text:p>
            <text:p>www.ardiss.fvg.it</text:p>
          </table:table-cell>
          <table:table-cell office:value-type="string" table:style-name="ce12">
            <text:p><text:s/></text:p>
            <text:p>Accredito su IBAN beneficiari</text:p>
          </table:table-cell>
          <table:table-cell office:value-type="string" table:style-name="ce5">
            <text:p><text:s/></text:p>
            <text:p>Direttore Generale Pierpaolo Olla</text:p>
            <text:p/>
            <text:p>tel. 0432 245711</text:p>
            <text:p/>
            <text:p>040 359505</text:p>
            <text:p/>
            <text:p>ardiss@certregione.fvg.it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Accesso agli atti<text:s/></text:p>
          </table:table-cell>
          <table:table-cell office:value-type="string" table:style-name="ce2">
            <text:p>L. 2000/241 Art.22</text:p>
          </table:table-cell>
          <table:table-cell office:value-type="string" table:style-name="ce1">
            <text:p>SERVIZIO GESTIONE PATRIMONIO IMMOBILIARE</text:p>
          </table:table-cell>
          <table:table-cell office:value-type="string" table:style-name="ce1">
            <text:p>BERTOLINI CHIARA</text:p>
          </table:table-cell>
          <table:table-cell office:value-type="string" table:style-name="ce1">
            <text:p>chiara.bertolini@regione.fvg.it</text:p>
          </table:table-cell>
          <table:table-cell table:number-columns-repeated="3" table:style-name="ce1"/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table:number-columns-repeated="2" table:style-name="ce1"/>
          <table:table-cell office:value-type="string" table:style-name="ce10">
            <text:p>Accredito su IBAN beneficiari</text:p>
          </table:table-cell>
          <table:table-cell table:number-columns-repeated="16371" table:style-name="ce1"/>
        </table:table-row>
        <table:table-row table:style-name="ro4">
          <table:table-cell office:value-type="string" table:style-name="ce1">
            <text:p>Albo dei fornitori di beni e servizi<text:s/></text:p>
          </table:table-cell>
          <table:table-cell office:value-type="string" table:style-name="ce2">
            <text:p>D.lgs. 2016/50 Art.36 Comma 2 Lettera b</text:p>
          </table:table-cell>
          <table:table-cell office:value-type="string" table:style-name="ce1">
            <text:p>POSIZIONE ORGANIZZATIVA AFFARI GIURIDICI, LEGALI, GARE E ATTIVITA' CONTRATTUALE</text:p>
          </table:table-cell>
          <table:table-cell office:value-type="string" table:style-name="ce1">
            <text:p>MUCCHIUT RAFFAELLA</text:p>
          </table:table-cell>
          <table:table-cell office:value-type="string" table:style-name="ce1">
            <text:p>raffaella.mucchiut@regione.fvg.it</text:p>
          </table:table-cell>
          <table:table-cell table:style-name="ce1"/>
          <table:table-cell office:value-type="string" table:style-name="ce3">
            <text:p>sito ardiss: www.ardiss.fvg.it</text:p>
            <text:p/>
          </table:table-cell>
          <table:table-cell office:value-type="string" table:style-name="ce3">
            <text:p>istanza di iscrizione tramite la modulistica presente sul sito</text:p>
            <text:p/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3">
            <text:p>Regolamento europeo sulla protezione dei dati personali</text:p>
            <text:p/>
            <text:p>Tribunale amministrativo regionale</text:p>
            <text:p/>
          </table:table-cell>
          <table:table-cell office:value-type="string" table:style-name="ce4">
            <text:p><text:a xlink:href="http://www.ardiss.fvg.it/">www.ardiss.fvg.it<text:line-break/></text:a></text:p>
          </table:table-cell>
          <table:table-cell office:value-type="string" table:style-name="ce3">
            <text:p>non pertinente</text:p>
            <text:p/>
          </table:table-cell>
          <table:table-cell office:value-type="string" table:style-name="ce8">
            <text:p>Direttore generale dott. Pierpaolo Olla</text:p>
          </table:table-cell>
          <table:table-cell table:number-columns-repeated="16370"/>
        </table:table-row>
        <table:table-row table:style-name="ro5">
          <table:table-cell office:value-type="string" table:style-name="ce1">
            <text:p>Concessione in uso gratuito a terzi di locali e spazi dell'Ardiss</text:p>
          </table:table-cell>
          <table:table-cell office:value-type="string" table:style-name="ce2">
            <text:p>L.R. 2014/21<text:s/></text:p>
          </table:table-cell>
          <table:table-cell office:value-type="string" table:style-name="ce1">
            <text:p>AGENZIA REGIONALE PER IL DIRITTO AGLI STUDI SUPERIORI - ARDISS</text:p>
          </table:table-cell>
          <table:table-cell office:value-type="string" table:style-name="ce1">
            <text:p>OLLA PIERPAOLO</text:p>
          </table:table-cell>
          <table:table-cell office:value-type="string" table:style-name="ce1">
            <text:p>pierpaolo.olla@regione.fvg.it</text:p>
          </table:table-cell>
          <table:table-cell table:style-name="ce1"/>
          <table:table-cell office:value-type="string" table:style-name="ce3">
            <text:p>www.ardiss.fvg.it</text:p>
            <text:p>direzione@ardiss.fvg.it</text:p>
            <text:p/>
          </table:table-cell>
          <table:table-cell office:value-type="string" table:style-name="ce3">
            <text:p>www.ardiss.fvg.it<text:s/></text:p>
            <text:p>direzione@ardiss.fvg.it</text:p>
            <text:p/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d istanza di parte</text:p>
          </table:table-cell>
          <table:table-cell office:value-type="string" table:style-name="ce3">
            <text:p>Tribunale amministrativo regionale</text:p>
            <text:p/>
          </table:table-cell>
          <table:table-cell office:value-type="string" table:style-name="ce3">
            <text:p>www.ardiss.fvg.it</text:p>
            <text:p>direzione@ardiss.fvg.it</text:p>
            <text:p/>
          </table:table-cell>
          <table:table-cell office:value-type="string" table:style-name="ce3">
            <text:p>non pertinente</text:p>
            <text:p/>
          </table:table-cell>
          <table:table-cell table:number-columns-repeated="16371" table:style-name="ce1"/>
        </table:table-row>
        <table:table-row table:style-name="ro6">
          <table:table-cell office:value-type="string" table:style-name="ce1">
            <text:p>Sistema sanzionatorio studenti assegnatari di posto alloggio</text:p>
          </table:table-cell>
          <table:table-cell office:value-type="string" table:style-name="ce2">
            <text:p>L.R. 2014/21</text:p>
          </table:table-cell>
          <table:table-cell office:value-type="string" table:style-name="ce1">
            <text:p>POSIZIONE ORGANIZZATIVA AFFARI ISTITUZIONALI, GENERALI E AMMINISTRATIVI</text:p>
          </table:table-cell>
          <table:table-cell office:value-type="string" table:style-name="ce1">
            <text:p>RICHETTI FABIO</text:p>
          </table:table-cell>
          <table:table-cell office:value-type="string" table:style-name="ce1">
            <text:p>fabio.richetti@regione.fvg.it</text:p>
          </table:table-cell>
          <table:table-cell office:value-type="string" table:style-name="ce3">
            <text:p>Regolamento per la fruizione del servizio abitativo presso le case dello studente</text:p>
            <text:p/>
          </table:table-cell>
          <table:table-cell office:value-type="string" table:style-name="ce4">
            <text:p><text:a xlink:href="http://www.ardiss.fvg.it/">www.ardiss.fvg.it<text:line-break/></text:a></text:p>
          </table:table-cell>
          <table:table-cell office:value-type="string" table:style-name="ce4">
            <text:p><text:a xlink:href="http://www.ardiss.fvg.it/">www.ardiss.fvg.it<text:line-break/></text:a>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d'ufficio</text:p>
          </table:table-cell>
          <table:table-cell office:value-type="string" table:style-name="ce3">
            <text:p>Tribunale amministrativo regionale</text:p>
            <text:p/>
          </table:table-cell>
          <table:table-cell office:value-type="string" table:style-name="ce4">
            <text:p><text:a xlink:href="http://www.ardiss.fvg.it/">www.ardiss.fvg.it<text:line-break/></text:a></text:p>
          </table:table-cell>
          <table:table-cell office:value-type="string" table:style-name="ce3">
            <text:p>Nei casi di violazione degli obblighi di comportamento è prevista la revoca del beneficio</text:p>
            <text:p/>
          </table:table-cell>
          <table:table-cell table:style-name="ce9"/>
          <table:table-cell table:number-columns-repeated="16370"/>
        </table:table-row>
        <table:table-row table:style-name="ro7">
          <table:table-cell table:number-columns-repeated="5" table:style-name="ce1"/>
          <table:table-cell table:style-name="ce3"/>
          <table:table-cell table:number-columns-repeated="7" table:style-name="ce1"/>
          <table:table-cell office:value-type="string" table:style-name="ce10">
            <text:p>Direttore generale dell'Ardiss dott. Pierpaolo Olla</text:p>
          </table:table-cell>
          <table:table-cell table:number-columns-repeated="16370"/>
        </table:table-row>
        <table:table-row table:number-rows-repeated="1048565" table:style-name="ro1">
          <table:table-cell table:number-columns-repeated="16384"/>
        </table:table-row>
      </table:table>
      <table:table table:name="SQL" table:style-name="ta1">
        <table:table-column table:style-name="co9" table:number-columns-repeated="16384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select proc_id,proc_nome titolo_proc, cost_anno_atto anno_legge, cost_numero_atto num_legge, 'Art.' || (select a.cosp_valore_elemento from mdap_atti_cost_spec a where a.cosp_cost_id=cost_id and a.cosp_tipo_elemento=1) num_art,</text:p>
            <text:p>'Comma ' || (select b.cosp_valore_elemento from mdap_atti_cost_spec b where b.cosp_cost_id=cost_id and b.cosp_tipo_elemento=2) comma,</text:p>
            <text:p>'Lettera ' || (select c.cosp_valore_elemento from mdap_atti_cost_spec c where c.cosp_cost_id=cost_id and c.cosp_tipo_elemento=3) lettera,</text:p>
            <text:p>mdso.mdso_strutture.stru_denominazione struttura_resp,</text:p>
            <text:p>(select pers_cognome || ' ' || pers_nome as resp from mdso.mdso_persone_fisiche, mdso.mdso_pers_x_stru, mdap_referenti_procedimento</text:p>
            <text:p>where pers_id=pest_pers_id and pest_id=repr_pest_id and repr_ruso_id=40078 and repr_uorr_id=uorr_id and rownum=1 ) resp_proc,</text:p>
            <text:p>(select pers_cognome || ' ' || pers_nome as resp from mdso.mdso_persone_fisiche, mdso.mdso_pers_x_stru</text:p>
            <text:p>where pers_id=pest_pers_id and pest_stru_id=uorr_stor_id and pest_lega_id=142100 and pest_data_fine_val is null and pest_data_autorizzazione is not null) resp ,</text:p>
            <text:p>(select pest_email from mdso.mdso_pers_x_stru</text:p>
            <text:p>where pest_stru_id=uorr_stor_id and pest_lega_id=142100 and pest_data_fine_val is null and pest_data_autorizzazione is not null) email_resp ,</text:p>
            <text:p>(select pest_telefono from mdso.mdso_pers_x_stru</text:p>
            <text:p>where pest_stru_id=uorr_stor_id and pest_lega_id=142100 and pest_data_fine_val is null and pest_data_autorizzazione is not null) tel_resp ,</text:p>
            <text:p>(select alle_testo from mdap_allegati where alle_proc_id=proc_id and alle_tise_id=39086 AND ROWNUM=1) normativa_ulteriore,</text:p>
            <text:p>(select alle_testo from mdap_allegati where alle_proc_id=proc_id and alle_tise_id=40002 AND ROWNUM=1) modulistica,</text:p>
            <text:p>(select alle_testo from mdap_allegati where alle_proc_id=proc_id and alle_tise_id=39084 AND ROWNUM=1) mod_accesso,</text:p>
            <text:p>proc_termine,</text:p>
            <text:p>decode (proc_tipo_avvio, 'I', 'ad istanza di parte', 'U', 'd''ufficio') avvio,</text:p>
            <text:p>proc_tipo_provv_specifico,</text:p>
            <text:p>(select alle_testo from mdap_allegati where alle_proc_id=proc_id and alle_tise_id=39082) str_tutela,</text:p>
            <text:p>(select alle_testo from mdap_allegati where alle_proc_id=proc_id and alle_tise_id=40302) acc_on_line,</text:p>
            <text:p>(select alle_testo from mdap_allegati where alle_proc_id=proc_id and alle_tise_id=39083) mod_pag,</text:p>
            <text:p>(select alle_testo from mdap_allegati where alle_proc_id=proc_id and alle_tise_id=39085) tit_pot_sost,</text:p>
            <text:p>(select alle_testo from mdap_allegati where alle_proc_id=proc_id and alle_tise_id=39085) cust_sat</text:p>
            <text:p>from mdap_procedimenti, mdap_atti_normativi_cost, mdap_unita_org_resp, mdso.mdso_strutture</text:p>
            <text:p>where proc_id=cost_proc_id and uorr_proc_id=proc_id and uorr_stor_id=stru_id and uorr_enti_id=156074</text:p>
          </table:table-cell>
          <table:table-cell table:number-columns-repeated="16383"/>
        </table:table-row>
        <table:table-row table:number-rows-repeated="104857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Dialog" svg:font-family="Dialog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orin Marina</meta:initial-creator>
    <dc:creator>Tempo Marco</dc:creator>
    <meta:creation-date>2020-06-30T09:09:04Z</meta:creation-date>
    <dc:date>2026-08-25T11:07:28Z</dc:date>
  </office:meta>
</office:document-meta>
</file>